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4000000400A2F30FF9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magine1" text:anchor-type="char" svg:x="-1.951cm" svg:y="-2cm" svg:width="20.951cm" svg:height="29.7cm" draw:z-index="0"><draw:image xlink:href="Pictures/100000000000024000000400A2F30FF9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7T09:59:41.666913800</meta:creation-date>
    <dc:date>2026-08-07T10:05:46.306607100</dc:date>
    <meta:editing-duration>PT6M4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26.2.5.2$Windows_X86_64 LibreOffice_project/cd7284b4cbbfeb507e630c1aac019f4157393acb</meta:generator>
  </office:meta>
</office:document-meta>
</file>